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2000000004B00000050690A3512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Lucida Sans Unicode1" svg:font-family="'Lucida Sans Unicode'" style:font-pitch="variable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2pt" style:font-size-asian="12pt" style:font-name-complex="Arial" style:font-size-complex="12pt"/>
    </style:style>
    <style:style style:name="P5" style:family="paragraph" style:parent-style-name="Standard">
      <style:paragraph-properties fo:text-align="justify" style:justify-single-word="false"/>
      <style:text-properties style:font-name="Arial" style:font-name-complex="Arial"/>
    </style:style>
    <style:style style:name="P6" style:family="paragraph" style:parent-style-name="Standard">
      <style:paragraph-properties fo:line-height="150%" fo:text-align="center" style:justify-single-word="false"/>
      <style:text-properties style:use-window-font-color="true" style:font-name="Arial" fo:font-size="12pt" fo:language="pt" fo:country="BR" style:text-underline-style="none" fo:font-weight="bold" style:font-name-asian="Times New Roman" style:font-size-asian="12pt" style:font-weight-asian="bold" style:font-name-complex="Arial" style:font-size-complex="12pt" style:language-complex="ar" style:country-complex="SA" style:font-weight-complex="bold"/>
    </style:style>
    <style:style style:name="P7" style:family="paragraph" style:parent-style-name="Standard">
      <style:paragraph-properties fo:margin-left="1.215cm" fo:margin-right="0cm" fo:text-align="justify" style:justify-single-word="false" fo:text-indent="0cm" style:auto-text-indent="false"/>
      <style:text-properties style:font-name="Arial" style:font-name-complex="Arial"/>
    </style:style>
    <style:style style:name="P8" style:family="paragraph" style:parent-style-name="Standard">
      <style:paragraph-properties fo:margin-left="1.215cm" fo:margin-right="0cm" fo:text-align="justify" style:justify-single-word="false" fo:text-indent="0cm" style:auto-text-indent="false"/>
      <style:text-properties style:font-name="Arial" fo:font-size="12pt" style:font-size-asian="12pt" style:font-name-complex="Arial" style:font-size-complex="12pt"/>
    </style:style>
    <style:style style:name="P9" style:family="paragraph" style:parent-style-name="Header">
      <style:paragraph-properties fo:text-align="center" style:justify-single-word="false"/>
      <style:text-properties style:use-window-font-color="true" style:font-name="Arial" fo:font-size="12pt" fo:language="pt" fo:country="BR" fo:font-weight="bold" style:font-size-asian="12pt" style:font-weight-asian="bold" style:font-name-complex="Arial" style:font-size-complex="12pt" style:language-complex="ar" style:country-complex="SA" style:font-weight-complex="bold"/>
    </style:style>
    <style:style style:name="P10" style:family="paragraph" style:parent-style-name="Header">
      <style:paragraph-properties style:line-height-at-least="0.176cm" fo:text-align="center" style:justify-single-word="false"/>
      <style:text-properties style:use-window-font-color="true" style:font-name="Arial" fo:font-size="12pt" fo:language="pt" fo:country="BR" fo:font-weight="bold" style:font-size-asian="12pt" style:font-weight-asian="bold" style:font-name-complex="Arial" style:font-size-complex="12pt" style:language-complex="ar" style:country-complex="SA" style:font-weight-complex="bold"/>
    </style:style>
    <style:style style:name="P11" style:family="paragraph" style:parent-style-name="Header">
      <style:paragraph-properties fo:text-align="center" style:justify-single-word="false"/>
      <style:text-properties style:use-window-font-color="true" style:font-name="Arial" fo:font-size="12pt" fo:language="pt" fo:country="BR" fo:font-weight="bold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2" style:family="paragraph" style:parent-style-name="Header">
      <style:paragraph-properties style:line-height-at-least="0.176cm" fo:text-align="center" style:justify-single-word="false"/>
      <style:text-properties style:use-window-font-color="true" style:font-name="Arial" fo:font-size="12pt" fo:language="pt" fo:country="BR" fo:font-style="normal" fo:font-weight="bold" style:font-size-asian="12pt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P13" style:family="paragraph" style:parent-style-name="Standard">
      <style:paragraph-properties fo:margin-left="1.258cm" fo:margin-right="0cm" fo:text-align="justify" style:justify-single-word="false" fo:text-indent="0cm" style:auto-text-indent="false"/>
    </style:style>
    <style:style style:name="P14" style:family="paragraph" style:parent-style-name="Header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Times New Roman" style:font-size-asian="12pt" style:font-name-complex="Arial" style:font-size-complex="12pt" style:language-complex="ar" style:country-complex="SA"/>
    </style:style>
    <style:style style:name="T1" style:family="text">
      <style:text-properties style:font-name-asian="Times New Roman"/>
    </style:style>
    <style:style style:name="T2" style:family="text"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T3" style:family="text"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T4" style:family="text">
      <style:text-properties style:font-name="Arial" fo:font-size="12pt" fo:font-weight="normal" style:font-size-asian="12pt" style:font-weight-asian="normal" style:font-name-complex="Arial" style:font-size-complex="12pt" style:font-weight-complex="normal"/>
    </style:style>
    <style:style style:name="T5" style:family="text">
      <style:text-properties style:font-name="Arial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T6" style:family="text">
      <style:text-properties style:font-name="Arial" fo:font-size="12pt" style:font-size-asian="12pt" style:font-name-complex="Arial" style:font-size-complex="12pt"/>
    </style:style>
    <style:style style:name="T7" style:family="text">
      <style:text-properties style:font-name="Arial" fo:font-size="12pt" style:font-name-asian="Arial" style:font-size-asian="12pt" style:font-name-complex="Arial" style:font-size-complex="12pt"/>
    </style:style>
    <style:style style:name="T8" style:family="text">
      <style:text-properties style:font-name-asian="Arial"/>
    </style:style>
    <style:style style:name="T9" style:family="text">
      <style:text-properties officeooo:rsid="0001c2ce" style:font-name-asian="Ari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draw:frame draw:style-name="fr1" draw:name="figura1" text:anchor-type="as-char" svg:width="1.984cm" svg:height="2.117cm" draw:z-index="0"><draw:image xlink:href="Pictures/100002000000004B00000050690A3512.png" xlink:type="simple" xlink:show="embed" xlink:actuate="onLoad"/></draw:frame></text:p>
      <text:p text:style-name="P9"><text:span text:style-name="T1">MINISTÉRIO</text:span><text:span text:style-name="T8"> </text:span>PÚBLICO<text:span text:style-name="T8"> </text:span>FEDERAL</text:p>
      <text:p text:style-name="P11"><text:span text:style-name="T1">PROCURADORIA</text:span><text:span text:style-name="T8"> </text:span>DA<text:span text:style-name="T8"> </text:span>REPÚBLICA<text:span text:style-name="T8"> </text:span>NO<text:span text:style-name="T8"> </text:span>MUNICÍPIO<text:span text:style-name="T8"> </text:span>DE<text:span text:style-name="T8"> </text:span>CAICÓ/RN</text:p>
      <text:p text:style-name="P2"/>
      <text:p text:style-name="P3"/>
      <text:p text:style-name="P3"/>
      <text:p text:style-name="P3"/>
      <text:p text:style-name="P3">Portaria<text:span text:style-name="T8"> </text:span>MPF/PRRN/PRM-Caicó<text:span text:style-name="T8"> </text:span>n.º<text:span text:style-name="T8"> <text:s/></text:span><text:span text:style-name="T9">78</text:span><text:span text:style-name="T8"> </text:span>/2012,<text:span text:style-name="T8"> </text:span>de<text:span text:style-name="T8"> 14 </text:span>de<text:span text:style-name="T8"> </text:span>novembro<text:span text:style-name="T8"> </text:span>de<text:span text:style-name="T8"> </text:span>2012</text:p>
      <text:p text:style-name="P2"/>
      <text:p text:style-name="P2"/>
      <text:p text:style-name="P2"/>
      <text:p text:style-name="P2"/>
      <text:p text:style-name="P2"/>
      <text:p text:style-name="P1"><text:span text:style-name="T2"><text:tab/>O</text:span><text:span text:style-name="T3"> </text:span><text:span text:style-name="T2">MINISTÉRIO</text:span><text:span text:style-name="T3"> </text:span><text:span text:style-name="T2">PÚBLICO</text:span><text:span text:style-name="T3"> </text:span><text:span text:style-name="T2">FEDERAL</text:span><text:span text:style-name="T4">,</text:span><text:span text:style-name="T5"> </text:span><text:span text:style-name="T4">pelo(a)</text:span><text:span text:style-name="T5"> </text:span><text:span text:style-name="T4">Procurador(a)</text:span><text:span text:style-name="T5"> </text:span><text:span text:style-name="T4">da</text:span><text:span text:style-name="T5"> </text:span><text:span text:style-name="T4">República</text:span><text:span text:style-name="T5"> </text:span><text:span text:style-name="T4">signatário,</text:span><text:span text:style-name="T5"> </text:span><text:span text:style-name="T4">no</text:span><text:span text:style-name="T5"> </text:span><text:span text:style-name="T4">exercício</text:span><text:span text:style-name="T5"> </text:span><text:span text:style-name="T4">das</text:span><text:span text:style-name="T5"> </text:span><text:span text:style-name="T4">atribuições</text:span><text:span text:style-name="T5"> </text:span><text:span text:style-name="T4">constitucionais</text:span><text:span text:style-name="T5"> </text:span><text:span text:style-name="T4">conferidas</text:span><text:span text:style-name="T5"> </text:span><text:span text:style-name="T4">pelo</text:span><text:span text:style-name="T5"> </text:span><text:span text:style-name="T4">art.</text:span><text:span text:style-name="T5"> </text:span><text:span text:style-name="T4">129</text:span><text:span text:style-name="T5"> </text:span><text:span text:style-name="T4">da</text:span><text:span text:style-name="T5"> </text:span><text:span text:style-name="T4">Constituição</text:span><text:span text:style-name="T5"> </text:span><text:span text:style-name="T4">da</text:span><text:span text:style-name="T5"> </text:span><text:span text:style-name="T4">República,</text:span></text:p>
      <text:p text:style-name="P5"/>
      <text:p text:style-name="P1"><text:span text:style-name="T2"><text:tab/></text:span><text:span text:style-name="T4">Resolve</text:span><text:span text:style-name="T5"> </text:span><text:span text:style-name="T4">converter</text:span><text:span text:style-name="T5"> </text:span><text:span text:style-name="T4">o</text:span><text:span text:style-name="T5"> </text:span><text:span text:style-name="T4">Procedimento</text:span><text:span text:style-name="T5"> </text:span><text:span text:style-name="T4">Administrativo</text:span><text:span text:style-name="T5"> </text:span><text:span text:style-name="T4">nº</text:span><text:span text:style-name="T5"> </text:span><text:span text:style-name="T2">1.28.200.000041/2012-55</text:span><text:span text:style-name="T5"> </text:span><text:span text:style-name="T4">em</text:span><text:span text:style-name="T5"> </text:span><text:span text:style-name="T4">Inquérito</text:span><text:span text:style-name="T5"> </text:span><text:span text:style-name="T4">Civil,</text:span><text:span text:style-name="T5"> </text:span><text:span text:style-name="T4">visando</text:span><text:span text:style-name="T5"> </text:span><text:span text:style-name="T4">adotar</text:span><text:span text:style-name="T5"> </text:span><text:span text:style-name="T4">todas</text:span><text:span text:style-name="T5"> </text:span><text:span text:style-name="T4">as</text:span><text:span text:style-name="T5"> </text:span><text:span text:style-name="T4">medidas</text:span><text:span text:style-name="T5"> </text:span><text:span text:style-name="T4">possíveis</text:span><text:span text:style-name="T5"> </text:span><text:span text:style-name="T4">e</text:span><text:span text:style-name="T5"> </text:span><text:span text:style-name="T4">necessárias,</text:span><text:span text:style-name="T5"> </text:span><text:span text:style-name="T4">judiciais</text:span><text:span text:style-name="T5"> </text:span><text:span text:style-name="T4">e</text:span><text:span text:style-name="T5"> </text:span><text:span text:style-name="T4">extrajudiciais,</text:span><text:span text:style-name="T5"> </text:span><text:span text:style-name="T4">no</text:span><text:span text:style-name="T5"> </text:span><text:span text:style-name="T4">intuito</text:span><text:span text:style-name="T5"> </text:span><text:span text:style-name="T4">de</text:span><text:span text:style-name="T5"> </text:span><text:span text:style-name="T4">apurar</text:span><text:span text:style-name="T5"> </text:span><text:span text:style-name="T4">eventuais</text:span><text:span text:style-name="T5"> </text:span><text:span text:style-name="T4">irregularidades</text:span><text:span text:style-name="T5"> </text:span><text:span text:style-name="T4">no</text:span><text:span text:style-name="T5"> </text:span><text:span text:style-name="T4">âmbito.</text:span></text:p>
      <text:p text:style-name="P6"/>
      <text:p text:style-name="P13"><text:span text:style-name="T6">DESCRIÇÃO</text:span><text:span text:style-name="T7"> </text:span><text:span text:style-name="T6">RESUMIDA</text:span><text:span text:style-name="T7"> </text:span><text:span text:style-name="T6">DO(S)</text:span><text:span text:style-name="T7"> </text:span><text:span text:style-name="T6">FATO(S)</text:span><text:span text:style-name="T7"> </text:span><text:span text:style-name="T6">INV</text:span><text:span text:style-name="T5">ESTIGADO(S): Trata de Procedimento instaurado a partir do Procedimento Preparatório nº 006/2011, oriundo da Promotoria de Justiça da Comarca de Santana do Matos cujo objeto de apuração consiste em solucionar o impasse quanto a instalação de hidrômetros na comunidade de São José da Passagem, obra vinculada ao TC/PAC 802/09 (SIAFI 659244), bem como apurar possível desvio de verbas em razão de no convênio não haver a indicação que na localidade já existe rede de abastecimento de água. </text:span></text:p>
      <text:p text:style-name="P7"/>
      <text:p text:style-name="P8"/>
      <text:p text:style-name="P8">POSSÍVEL(IS)<text:span text:style-name="T8"> </text:span>RESPONSÁVEL(IS)<text:span text:style-name="T8"> </text:span>PELO(S)<text:span text:style-name="T8"> </text:span>FATO(S)<text:span text:style-name="T8"> </text:span>INVESTIGADO(S):<text:span text:style-name="T8"> José Laurimar de Assunção</text:span></text:p>
      <text:p text:style-name="P8"/>
      <text:p text:style-name="P8">AUTOR(ES)<text:span text:style-name="T8"> </text:span>DA<text:span text:style-name="T8"> </text:span>REPRESENTAÇÃO:<text:span text:style-name="T8"> Ministério Público do Rio Grande do Norte</text:span></text:p>
      <text:p text:style-name="P2"/>
      <text:p text:style-name="P1"><text:span text:style-name="T2"><text:tab/></text:span><text:span text:style-name="T4">C</text:span><text:span text:style-name="T6">omunique-se</text:span><text:span text:style-name="T7"> </text:span><text:span text:style-name="T6">à</text:span><text:span text:style-name="T7"> </text:span><text:span text:style-name="T6">Egrégia</text:span><text:span text:style-name="T7"> </text:span><text:span text:style-name="T6">5ª</text:span><text:span text:style-name="T7"> </text:span><text:span text:style-name="T6">Câmara</text:span><text:span text:style-name="T7"> </text:span><text:span text:style-name="T6">de</text:span><text:span text:style-name="T7"> </text:span><text:span text:style-name="T6">Coordenação</text:span><text:span text:style-name="T7"> </text:span><text:span text:style-name="T6">e</text:span><text:span text:style-name="T7"> </text:span><text:span text:style-name="T6">Revisão</text:span><text:span text:style-name="T7"> </text:span><text:span text:style-name="T6">do</text:span><text:span text:style-name="T7"> </text:span><text:span text:style-name="T6">Ministério</text:span><text:span text:style-name="T7"> </text:span><text:span text:style-name="T6">Público</text:span><text:span text:style-name="T7"> </text:span><text:span text:style-name="T6">Federal</text:span><text:span text:style-name="T7"> </text:span><text:span text:style-name="T6">a</text:span><text:span text:style-name="T7"> </text:span><text:span text:style-name="T6">respeito</text:span><text:span text:style-name="T7"> </text:span><text:span text:style-name="T6">do</text:span><text:span text:style-name="T7"> </text:span><text:span text:style-name="T6">presente</text:span><text:span text:style-name="T7"> </text:span><text:span text:style-name="T6">ato</text:span><text:span text:style-name="T4">,</text:span><text:span text:style-name="T5"> </text:span><text:span text:style-name="T4">para</text:span><text:span text:style-name="T5"> </text:span><text:span text:style-name="T4">conhecimento</text:span><text:span text:style-name="T5"> </text:span><text:span text:style-name="T4">e</text:span><text:span text:style-name="T5"> </text:span><text:span text:style-name="T4">publicação</text:span><text:span text:style-name="T6">.</text:span></text:p>
      <text:p text:style-name="P4"/>
      <text:p text:style-name="P4"/>
      <text:p text:style-name="P4"><text:tab/></text:p>
      <text:p text:style-name="P10"><text:span text:style-name="T1">Clarisier</text:span><text:span text:style-name="T8"> </text:span>Azevedo<text:span text:style-name="T8"> </text:span>Cavalcante<text:span text:style-name="T8"> </text:span>de<text:span text:style-name="T8"> </text:span>Morais</text:p>
      <text:p text:style-name="P12"><text:span text:style-name="T1">Procuradora</text:span><text:span text:style-name="T8"> </text:span>da<text:span text:style-name="T8"> </text:span>Repúblic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Lucida Sans Unicode1" svg:font-family="'Lucida Sans Unicode'" style:font-pitch="variable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writing-mode="lr-tb"/>
      <style:text-properties style:use-window-font-color="true" style:font-name="Times New Roman" fo:font-size="12pt" fo:language="pt" fo:country="BR" style:letter-kerning="true" style:font-name-asian="Lucida Sans Unicode1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Mangal1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Header" style:family="paragraph" style:parent-style-name="Standard" style:class="extra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="2cm" fo:margin-top="2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MAURI FERREIRA DA SILVA</meta:initial-creator>
    <meta:creation-date>2012-05-02T14:04:07</meta:creation-date>
    <meta:print-date>2012-11-12T18:47:21.87</meta:print-date>
    <meta:editing-duration>P23DT22H37M2S</meta:editing-duration>
    <meta:generator>LibreOffice/3.6$Windows_x86 LibreOffice_project/58f22d5-270d05a-e2abed1-ea17a85-9b5702</meta:generator>
    <dc:date>2012-11-16T12:18:59.60</dc:date>
    <meta:editing-cycles>6</meta:editing-cycles>
    <meta:printed-by>Clarisier Azevedo</meta:printed-by>
    <meta:document-statistic meta:table-count="0" meta:image-count="1" meta:object-count="0" meta:page-count="1" meta:paragraph-count="13" meta:word-count="202" meta:character-count="1449" meta:non-whitespace-character-count="1251"/>
    <meta:user-defined meta:name="Informações 1"/>
    <meta:user-defined meta:name="Informações 2"/>
    <meta:user-defined meta:name="Informações 3"/>
    <meta:user-defined meta:name="Informações 4"/>
  </office:meta>
</office:document-meta>
</file>